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adanie_1"/>Добро пожаловать на курс!</text:p>
      <text:p text:style-name="Text_20_body">В рамках данного курса вам будет предоставлен виртуальный сервер Linux. Для получения логина и пароля обратитесь к преподавателю курса.</text:p>
      <text:p text:style-name="Text_20_body">На курсе вы:</text:p>
      <text:list text:style-name="Numbering_20_1" text:continue-numbering="false">
        <text:list-item>
          <text:p text:style-name="Numbering_20_1_Content_First"> Научитесь использовать основные команды ОС Linux</text:p>
        </text:list-item>
        <text:list-item>
          <text:p text:style-name="Numbering_20_1_Content"> Создадите и запустите простые скрипты Python</text:p>
        </text:list-item>
        <text:list-item>
          <text:p text:style-name="Numbering_20_1_Content"> Научитесь работать с файлами и циклами в Python</text:p>
        </text:list-item>
        <text:list-item>
          <text:p text:style-name="Numbering_20_1_Content"> Установите систему управления базами данных (SQLite)</text:p>
        </text:list-item>
        <text:list-item>
          <text:p text:style-name="Numbering_20_1_Content"> Создадите простую базу данных SQL из двух таблиц</text:p>
        </text:list-item>
        <text:list-item>
          <text:p text:style-name="Numbering_20_1_Content"> Напишете скрипт Python для работы с созданной базой данных SQL</text:p>
        </text:list-item>
        <text:list-item>
          <text:p text:style-name="Numbering_20_1_Content"> Запустите свой Web-сервер</text:p>
        </text:list-item>
        <text:list-item>
          <text:p text:style-name="Numbering_20_1_Content"> Создадите статическую страницу HTML</text:p>
        </text:list-item>
        <text:list-item>
          <text:p text:style-name="Numbering_20_1_Content_Last"> Создадите скрипт генерации страницы HTML с таблицей из базы данных SQ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5::45:11</meta:creation-date>
    <dc:creator>Generated</dc:creator>
    <dc:date>2026-08-12T15::45:11</dc:date>
    <dc:language>en-US</dc:language>
    <meta:editing-cycles>1</meta:editing-cycles>
    <meta:editing-duration>PT0S</meta:editing-duration>
    <dc:title>zadanie_1</dc:title>
  </office:meta>
</office:document-meta>
</file>