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adanie_5._samostojatelnaja_rabota"/><text:bookmark-start text:name="__RefHeading___samostojatelnaja_rabota_1"/><text:bookmark-start text:name="samostojatelnaja_rabota"/>Самостоятельная работа<text:bookmark-end text:name="__RefHeading___samostojatelnaja_rabota_1"/><text:bookmark-end text:name="samostojatelnaja_rabota"/></text:h>
      <text:list text:style-name="Numbering_20_1" text:continue-numbering="false">
        <text:list-item>
          <text:p text:style-name="Numbering_20_1_Content_First"> Сделайте скриптом форматированный вывод html с двумя абзацами и выделенными жирным словами. </text:p>
        </text:list-item>
        <text:list-item>
          <text:p text:style-name="Numbering_20_1_Content"> Сделайте скриптом вывод таблицы с двумя столбцами и тремя строками без применения циклов.</text:p>
        </text:list-item>
        <text:list-item>
          <text:p text:style-name="Numbering_20_1_Content"> Сделайте скриптом вывод таблицы с двумя столбцами и тремя строками с применением цикла.</text:p>
        </text:list-item>
        <text:list-item>
          <text:p text:style-name="Numbering_20_1_Content"> Сделайте скрипт, который будет брать данные из SQL и отображать их на веб-странице в таблице.</text:p>
        </text:list-item>
        <text:list-item>
          <text:p text:style-name="Numbering_20_1_Content_Last"> Запрос SQL = SELECT users.name, registrations.signal FROM users, registrations WHERE users.mac = registrations.mac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51:18</meta:creation-date>
    <dc:creator>Generated</dc:creator>
    <dc:date>2026-08-12T15::51:18</dc:date>
    <dc:language>en-US</dc:language>
    <meta:editing-cycles>1</meta:editing-cycles>
    <meta:editing-duration>PT0S</meta:editing-duration>
    <dc:title>zadanie_5._samostojatelnaja_rabota</dc:title>
  </office:meta>
</office:document-meta>
</file>