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c67680d5801cc0439eb7a9fda3c131.png"/>
  <manifest:file-entry manifest:media-type="image/png" manifest:full-path="Pictures/2cd8d204cddddcf433e4d87ae29f40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danie_6._mikrotik"/><text:bookmark-start text:name="__RefHeading___zadanie_6._mikrotik_1"/><text:bookmark-start text:name="zadanie_6._mikrotik"/>Задание №6. Mikrotik<text:bookmark-end text:name="__RefHeading___zadanie_6._mikrotik_1"/><text:bookmark-end text:name="zadanie_6._mikrotik"/></text:h>
      <text:h text:style-name="Heading_20_1" text:outline-level="1"><text:bookmark-start text:name="__RefHeading___ustanavlivaem_soedinenie_s_mikrotik_2"/><text:bookmark-start text:name="ustanavlivaem_soedinenie_s_mikrotik"/>Устанавливаем соединение с Mikrotik<text:bookmark-end text:name="__RefHeading___ustanavlivaem_soedinenie_s_mikrotik_2"/><text:bookmark-end text:name="ustanavlivaem_soedinenie_s_mikrotik"/></text:h>
      <text:h text:style-name="Heading_20_2" text:outline-level="2"><text:bookmark-start text:name="__RefHeading___nemnogo_teorii_pro_shljuz_i_tunnel_3"/><text:bookmark-start text:name="nemnogo_teorii_pro_shljuz_i_tunnel"/>Немного теории про шлюз и туннель<text:bookmark-end text:name="__RefHeading___nemnogo_teorii_pro_shljuz_i_tunnel_3"/><text:bookmark-end text:name="nemnogo_teorii_pro_shljuz_i_tunnel"/></text:h>
      <text:p text:style-name="Text_20_body"><text:span text:style-name="Emphasis">Используем маршрутизатор Mikrotik LTAP Mini LTE Kit</text:span></text:p>
      <text:p text:style-name="Text_20_body"><draw:frame draw:style-name="media" draw:name="0" text:anchor-type="as-char" draw:z-index="0" svg:width="10.583333333333cm" svg:height="6.4029166666667cm"><draw:image xlink:href="Pictures/d5c67680d5801cc0439eb7a9fda3c131.png" xlink:type="simple" xlink:show="embed" xlink:actuate="onLoad"/></draw:frame></text:p>
      <text:p text:style-name="Text_20_body">В маршрутизаторе установлена СИМ-карта для доступа маршрутизатора в сеть Инертнет. Через сеть Интернет связь с помощью туннеля OpenVPN организована связь до виртуального маршрутизатора OPNsense, который обеспечивает связь маршрутизатора Mikrotik с вашим виртуальным сервером.</text:p>
      <text:p text:style-name="Text_20_body">Схема:</text:p>
      <text:p text:style-name="Text_20_body"><draw:frame draw:style-name="media" draw:name="1" text:anchor-type="as-char" draw:z-index="1" svg:width="16.51cm" svg:height="8.493125cm"><draw:image xlink:href="Pictures/2cd8d204cddddcf433e4d87ae29f4087.png" xlink:type="simple" xlink:show="embed" xlink:actuate="onLoad"/></draw:frame></text:p>
      <text:h text:style-name="Heading_20_3" text:outline-level="3"><text:bookmark-start text:name="__RefHeading___proverka_svjaznosti_s_mikrotik_4"/><text:bookmark-start text:name="proverka_svjaznosti_s_mikrotik"/>Проверка связности с Mikrotik<text:bookmark-end text:name="__RefHeading___proverka_svjaznosti_s_mikrotik_4"/><text:bookmark-end text:name="proverka_svjaznosti_s_mikrotik"/></text:h>
      <text:p text:style-name="Text_20_body">IP маршрутизатора: 192.168.111.2</text:p>
      <text:p text:style-name="Text_20_body">Сделаем Ping до маршрутизатора:</text:p>
      <text:p text:style-name="Preformatted_20_Text">ping 192.168.111.2</text:p>
      <text:p text:style-name="Text_20_body">Если в ответе увидим</text:p>
      <text:p text:style-name="Preformatted_20_Text">64 bytes from 192.168.111.2: icmp_seq=1 ttl=64 time=0.072 ms</text:p>
      <text:p text:style-name="Text_20_body">то связь с маршрутизатором есть.</text:p>
      <text:p text:style-name="Text_20_body"><text:span text:style-name="Emphasis">Если ответов не будет, значит связи с маршрутизатором нет.</text:span></text:p>
      <text:p text:style-name="Text_20_body">Прервём выполнение команды ping нажатием Ctrl+C</text:p>
      <text:p text:style-name="Text_20_body">Для удаленного доступа на маршрутизатор используем программу ssh:</text:p>
      <text:p text:style-name="Preformatted_20_Text">ssh –l user1 192.168.111.2 interface wireless registration-table print</text:p>
      <text:p text:style-name="Text_20_body">Эта команда задаёт имя пользователя = user1 и передает маршрутизатору команду получения списка пользователей WiFi: </text:p>
      <text:p text:style-name="Preformatted_20_Text">interface wireless registration-table print</text:p>
      <text:p text:style-name="Text_20_body">Введем пароль: mikrotik</text:p>
      <text:p text:style-name="Text_20_body">Получим таблицу MAC-адресов пользователей WiFi с уровнями сигналов.:</text:p>
      <text:p text:style-name="Text_20_body">Подключим свой мобильный телефон к wifi на этом маршрутизаторе:</text:p>
      <text:p text:style-name="Text_20_body">SSID: Mikrotik, пароль: mikrotik</text:p>
      <text:p text:style-name="Text_20_body">И снова запустим\ команду. Список пользователей должен измениться.</text:p>
      <text:h text:style-name="Heading_20_3" text:outline-level="3"><text:bookmark-start text:name="__RefHeading___pishem_skript_poluchenija_dannyx_s_mikrotik_5"/><text:bookmark-start text:name="pishem_skript_poluchenija_dannyx_s_mikrotik"/>Пишем скрипт получения данных с Mikrotik<text:bookmark-end text:name="__RefHeading___pishem_skript_poluchenija_dannyx_s_mikrotik_5"/><text:bookmark-end text:name="pishem_skript_poluchenija_dannyx_s_mikrotik"/></text:h>
      <text:p text:style-name="Text_20_body">Будем использовать библиотеку <text:span text:style-name="Emphasis">librouteros</text:span>. Эту библиотеку нужно установить:
Обновляем список пакетов:</text:p>
      <text:p text:style-name="Preformatted_20_Text">sudo apt update</text:p>
      <text:p text:style-name="Text_20_body">Проверяем наличие пакета:</text:p>
      <text:p text:style-name="Preformatted_20_Text">apt list | grep python3-librouteros</text:p>
      <text:p text:style-name="Text_20_body">Устанавливаем библиотеку</text:p>
      <text:p text:style-name="Preformatted_20_Text">sudo apt install python3- librouteros</text:p>
      <text:p text:style-name="Text_20_body">Ещё раз проверяем наличие пакета.</text:p>
      <text:p text:style-name="Text_20_body">Для подключения библиотеки к нашему скрипту в начале скрипта Python напишем:</text:p>
      <text:p text:style-name="Preformatted_20_Text">from librouteros import connect</text:p>
      <text:p text:style-name="Text_20_body">Описываем соединение:</text:p>
      <text:p text:style-name="Preformatted_20_Text">api = connect(host='192.168.111.2',username='user1',password='mikrotik')</text:p>
      <text:p text:style-name="Text_20_body">Выполняем команду на маршрутизаторе:</text:p>
      <text:p text:style-name="Preformatted_20_Text">wifiuser=api.path('interface’, ‘wireless’, ‘registration-table’)</text:p>
      <text:p text:style-name="Text_20_body">Затем в цикле for проходим по всем полученным записям и отображаем их на экране.</text:p>
      <text:p text:style-name="Text_20_body">В конце скрипта закрываем соединение с роутером.</text:p>
      <text:p text:style-name="Text_20_body"><text:span text:style-name="underline">Скрипт:</text:span></text:p>
      <text:p text:style-name="Preformatted_20_Text">from librouteros import connect<text:line-break/>api = connect(host='192.168.111.2',username='user1',password='mikrotik')<text:line-break/>wifiuser=api.path('interface’, ‘wireless’, ‘registration-table’)<text:line-break/>for item in wifiuser:<text:line-break/><text:s text:c="5"/>print (item, “\n”)<text:line-break/>api.close()</text:p>
      <text:p text:style-name="Text_20_body">Получаем массив данных о пользователях Wifi сети Mikrotik на нашем роутере.</text:p>
      <text:p text:style-name="Text_20_body">Элементы массива разделены на наименование элемента и значение элемента, разделенные знаком «:». Например, первый элемент массива — это номер строки '.id’: '*1'.</text:p>
      <text:p text:style-name="Text_20_body">Второй элемент массива — это интерфейс ‘interface’: ‘wlan1’</text:p>
      <text:p text:style-name="Text_20_body">Нас интересует третий элемент массива. Для его отображения в команде print напишем:</text:p>
      <text:p text:style-name="Preformatted_20_Text">print (item[‘mac-address’], “\n”)</text:p>
      <text:p text:style-name="Text_20_body">Запустите скрипт. </text:p>
      <text:p text:style-name="Text_20_body">Теперь вместо всех параметров нам будут отображаться только MAC-адреса пользователей WiFi сети.</text:p>
      <text:p text:style-name="Text_20_body">Добавим второй параметр – уровень сигнала, отделим его от MAC-адреса разделителем « - »:</text:p>
      <text:p text:style-name="Preformatted_20_Text">print (item[‘mac-address’], “ - ”, item[‘signal-strength-ch1’],<text:s text:c="2"/>“\n”)</text:p>
      <text:p text:style-name="Text_20_body">Запустите скрипт. Вы получили список MAC-адресов пользователей сети WiFi и их уровни сигналов.</text:p>
      <text:p text:style-name="Text_20_body">Записываем полученные данные в БД SQL</text:p>
      <text:p text:style-name="Text_20_body">В предыдущих заданиях мы в базе данных pythondb создали таблицу registrations со столбцами mac и signal.
Запишем полученные с роутера значения в эту таблицу.</text:p>
      <text:p text:style-name="Text_20_body">Добавляем в начало скрипта команды работы с SQL:</text:p>
      <text:p text:style-name="Preformatted_20_Text">import sqlite3<text:line-break/>con = sqlite3.connect('/home/bsk23-01-student-1/python/pythondb')<text:line-break/>cur = con.cursor()</text:p>
      <text:p text:style-name="Text_20_body">Затем внутри цикла сформируем строку вставки данных в таблицу SQL:</text:p>
      <text:p text:style-name="Preformatted_20_Text">insert = “INSERT INTO registrations (mac, signal) VALUES (‘” + item[‘mac-address’] + “’,’” + str(item[‘signal-strength-ch1’]) + “’)”</text:p>
      <text:p text:style-name="Text_20_body">Для проверки выведем получившуюся команду на экран:</text:p>
      <text:p text:style-name="Preformatted_20_Text">print(insert)</text:p>
      <text:p text:style-name="Text_20_body">Выполним скрипт, проверим правильно ли сформирована команда вставки данных.
Вставка данных в таблицу SQL выполняется командами:</text:p>
      <text:p text:style-name="Preformatted_20_Text">cur.execute(insert)<text:line-break/>con.commit()</text:p>
      <text:p text:style-name="Text_20_body">В конце скрипта добавим:</text:p>
      <text:p text:style-name="Preformatted_20_Text">cur.close()</text:p>
      <text:p text:style-name="Text_20_body">Выполним скрипт и проверим наличие данных в таблице SQL:</text:p>
      <text:p text:style-name="Preformatted_20_Text">sqlite3 pythondb<text:line-break/>select * from registrations</text:p>
      <text:p text:style-name="Text_20_body">Видим, что новые записи добавляются в дополнение ранее добавленным.
Для того, чтобы получить в таблице только актуальные данные нужно предварительно очистить таблицу registrations SQL-командой:</text:p>
      <text:p text:style-name="Preformatted_20_Text">DELETE FROM registrations</text:p>
      <text:p text:style-name="Text_20_body">Напишем в скрипте перед циклом:</text:p>
      <text:p text:style-name="Preformatted_20_Text">cur.execute(“DELETE FROM registrations”)<text:line-break/>con.commit()</text:p>
      <text:p text:style-name="Text_20_body"><text:span text:style-name="underline">Итоговый скрипт</text:span></text:p>
      <text:p text:style-name="Preformatted_20_Text">from librouteros import connect<text:line-break/>import sqlite3<text:line-break/>con = sqlite3.connect('/home/bsk23-01-student-1/python/pythondb')<text:line-break/>cur = con.cursor()<text:line-break/>api = connect(host='192.168.111.2',username='user1',password='mikrotik')<text:line-break/>wifiuser=api.path('interface’, ‘wireless’, ‘registration-table’)<text:line-break/>cur.execute(“DELETE FROM registrations”)<text:line-break/>con.commit()<text:line-break/>for item in wifiuser<text:line-break/><text:tab/>insert = “INSERT INTO registrations (mac, signal) VALUES (‘” + item[‘mac-address’] + “’,’” + str(item[‘signal-strength-ch1’]) + “’)”<text:line-break/><text:tab/>cur.execute(insert)<text:line-break/><text:tab/>con.commit()<text:line-break/>api.close()</text:p>
      <text:p text:style-name="Text_20_body"><text:span text:style-name="Emphasis"><text:span text:style-name="Strong_20_Emphasis">Теперь наш сайт показывает данные о пользователях</text:span></text:span>
Написанный вами на самостоятельной работе скрипт отображает список пользователей WiFi сети из базы данных.</text:p>
      <text:p text:style-name="Text_20_body">Данные в базе данных обновляются скриптом написанным выше.</text:p>
      <text:h text:style-name="Heading_20_3" text:outline-level="3"><text:bookmark-start text:name="__RefHeading___zapusk_skripta_avtomaticheski_po_raspisaniju_v_linux_6"/><text:bookmark-start text:name="zapusk_skripta_avtomaticheski_po_raspisaniju_v_linux"/>Запуск скрипта автоматически по расписанию в Linux<text:bookmark-end text:name="__RefHeading___zapusk_skripta_avtomaticheski_po_raspisaniju_v_linux_6"/><text:bookmark-end text:name="zapusk_skripta_avtomaticheski_po_raspisaniju_v_linux"/></text:h>
      <text:p text:style-name="Text_20_body">Xxx</text:p>
      <text:p text:style-name="Text_20_body">Можно сделать чтение списка пользователей и его отображение без записи в БД SQL. Может возникнуть проблема с одновременным доступом на маршрутизатор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5::50:57</meta:creation-date>
    <dc:creator>Generated</dc:creator>
    <dc:date>2026-08-12T15::50:57</dc:date>
    <dc:language>en-US</dc:language>
    <meta:editing-cycles>1</meta:editing-cycles>
    <meta:editing-duration>PT0S</meta:editing-duration>
    <dc:title>zadanie_6._mikrotik</dc:title>
  </office:meta>
</office:document-meta>
</file>